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APV-ontheffing Kastanjelaan tussen Plantsoenlaan en Beukenlaan</text:p>
      <text:section text:name="zakelijke-mededeling_id1-3-2" text:style-name="zakelijke-mededeling">
        <text:section text:name="zakelijke-mededeling-tekst_id1-3-2-1" text:style-name="zakelijke-mededeling-tekst">
          <text:section text:name="tekst_id1-3-2-1-1" text:style-name="tekst">
            <text:p text:style-name="common-al">De gemeente Wierden heeft op 12 augustus 2026 een aanvraag ontvangen voor een APV-ontheffing. De vergunning is aangevraagd voor het organiseren van Burendag met afzetten straat op 26 september 2026 op locatie Kastanjelaan tussen Plantsoenlaan en Beukenlaan. Het betreft de volgende activiteit(en):</text:p>
            <text:p text:style-name="common-al">- gebruik openbaar terrein</text:p>
            <text:p text:style-name="common-al">De aanvraag is geregistreerd onder zaaknummer Z2026-00001920.</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eventueel verlengen met zes weken. Wij kunnen de termijn ook opschorten als er aanvullende gegevens van de aanvrager nodig zijn. Er kan geen vergunning van rechtswege ontstaan.</text:p>
            <text:p text:style-name="common-al">Als er een besluit is genomen zal dit worden gepubliceerd. Hierin zal ook worden aangegeven hoe en tot wanneer u bezwaar kunt indienen op het genomen besluit. U kunt nu nog niet reageren. Wilt u automatisch op de hoogte blijven van berichten over uw buurt? Dan kunt u zich voor de e-mail service aanmelden via https://www.overheid.nl/berichten-over-uw-buurt</text:p>
            <text:p text:style-name="common-al">
            <text:span text:style-name="nadrukvet">Heeft u vragen over de aanvraag van de vergunning?</text:span>
          </text:p>
            <text:p text:style-name="common-al">Voor meer informatie kunt u contact opnemen met loket Bouwen en Wonen via e-mail bouwenenwonen@wierden.nl of telefoonnummer 0546-580838.</text:p>
            <text:p text:style-name="common-al">
            <text:span text:style-name="nadrukvet">Waarom publiceert gemeente Wierden dit bericht?</text:span>
          </text:p>
            <text:p text:style-name="last-al">Een APV-ontheff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 </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8899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9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9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920</meta:user-defined>
    <meta:user-defined meta:name="DCTERMS.abstract">Betreft: Aanvraag op locatie Kastanjelaan tussen Plantsoenlaan en Beukenlaan</meta:user-defined>
    <dc:language>nl</dc:language>
    <meta:user-defined meta:name="OVERHEIDop.locatietype/OVERHEIDop.gebiedsmarkering">Lijn</meta:user-defined>
    <meta:user-defined meta:name="DC.title">Kennisgeving ontvangst aanvraag APV-ontheffing Kastanjelaan tussen Plantsoenlaan en Beukenlaan</meta:user-defined>
    <meta:user-defined meta:name="DCTERMS.W3CDTF/DCTERMS.available">2026-08-17</meta:user-defined>
    <meta:user-defined meta:name="DCTERMS.W3CDTF/OVERHEIDop.jaargang">2026</meta:user-defined>
    <meta:user-defined meta:name="OVERHEIDop.publicationIssue">388993</meta:user-defined>
    <meta:user-defined meta:name="OVERHEIDop.GmbID/DC.identifier">gmb-2026-388993</meta:user-defined>
    <meta:user-defined meta:name="OVERHEIDop.versieInformatie"/>
  </office:meta>
</office:document-meta>
</file>