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oor een ontheffing art. 35 op 16 augustus 2026, ter hoogte van Middenweg 150, 1462HL Midden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heeft de gemeente een aanvraag ontvangen voor een ontheffing artikel 35 Alcoholwet ter hoogte van het adres Middenweg 150, 1462HL Middenbeemster. De aanvraag is geregistreerd onder zaaknummer Z2026-00003366. Dit is aangevraagd:</text:p>
            <text:list text:style-name="id1-3-2-1-1-2">
              <text:list-item text:style-override="id1-3-2-1-1-2-1">
                <text:number>•</text:number>
                <text:p text:style-name="al">Een ontheffing artikel 35 Alcoholwet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8899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9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9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366</meta:user-defined>
    <meta:user-defined meta:name="DCTERMS.abstract">Betreft: aanvraag op locatie Middenweg thv nr 150, 1462HL Middenbeemster</meta:user-defined>
    <dc:language>nl</dc:language>
    <meta:user-defined meta:name="OVERHEIDop.locatietype/OVERHEIDop.gebiedsmarkering">Punt</meta:user-defined>
    <meta:user-defined meta:name="DC.title">Aanvraag voor een ontheffing art. 35 op 16 augustus 2026, ter hoogte van Middenweg 150, 1462HL Middenbeemster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991</meta:user-defined>
    <meta:user-defined meta:name="OVERHEIDop.GmbID/DC.identifier">gmb-2026-388991</meta:user-defined>
    <meta:user-defined meta:name="OVERHEIDop.versieInformatie"/>
  </office:meta>
</office:document-meta>
</file>