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intern verbouwen van een bestaande pand tot appartement aan Van Mandersloostraat 27, 2406 C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intern verbouwen van een bestaande pand tot appartement aan Van Mandersloostraat 27, 2406 CB Alphen aan den Rijn, geregistreerd onder nr. 0484391800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3-06-2026. De gemeente neemt daarover waarschijnlijk voor 29-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89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8008</meta:user-defined>
    <meta:user-defined meta:name="DCTERMS.abstract">Verlenging beslistermijn voor het intern verbouwen van een bestaande pand tot appartement aan Van Mandersloostraat 27, 2406 CB Alphen aan den Rijn</meta:user-defined>
    <dc:language>nl</dc:language>
    <meta:user-defined meta:name="OVERHEIDop.locatietype/OVERHEIDop.gebiedsmarkering">Punt</meta:user-defined>
    <meta:user-defined meta:name="DC.title">Verlenging beslistermijn voor het intern verbouwen van een bestaande pand tot appartement aan Van Mandersloostraat 27, 2406 CB Alphen aan den Rijn</meta:user-defined>
    <meta:user-defined meta:name="DCTERMS.W3CDTF/DCTERMS.available">2026-08-17</meta:user-defined>
    <meta:user-defined meta:name="DCTERMS.W3CDTF/OVERHEIDop.jaargang">2026</meta:user-defined>
    <meta:user-defined meta:name="OVERHEIDop.publicationIssue">388987</meta:user-defined>
    <meta:user-defined meta:name="OVERHEIDop.GmbID/DC.identifier">gmb-2026-388987</meta:user-defined>
    <meta:user-defined meta:name="OVERHEIDop.versieInformatie"/>
  </office:meta>
</office:document-meta>
</file>