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oornemen tot uitgifte grond in huur</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maakt hierbij bekend dat zij voornemens is om over te gaan tot uitgifte in huur van een onroerende zaak, gelegen aan de Kreugelstraat, aan PFE 2 B.V., eigenaar van het aangrenzende perceel kadastraal bekend gemeente Strijp, sectie C, nummer 5957, en de daarop gelegen woning Kreugelstraat 56. </text:p>
            <text:p text:style-name="al"/>
            <text:p text:style-name="al">De onroerende zaak betreft een gedeelte van het perceel, kadastraal bekend gemeente Strijp, sectie C, nummer 5956, groot circa 235 m2, hierna ‘de grond’. De voorgenomen uitgifte in huur is ten behoeve van het hebben en behouden van een omheinde tuin met oprit. De grond was hiervoor uitgegeven in huur aan de toenmalige eigenaar van Kreugelstraat 56. <text:span text:style-name="nadrukvet"/></text:p>
            <text:p text:style-name="al">
            <text:span text:style-name="nadrukvet"/>
          </text:p>
            <text:p text:style-name="al"/>
            <text:p text:style-name="al">
            <text:span text:style-name="nadrukvet">Motivering</text:span>
          </text:p>
            <text:p text:style-name="al"> De ‘Werkwijze uitgifte onroerende zaken’ van de Gemeente schrijft voor dat bij uitgifte van reststroken aan eigenaren van een naburig perceel de Gemeente geen mededinging hoeft te organiseren, tenzij er meer naburige percelen zijn. De gemeente Eindhoven is van oordeel dat in dit geval slechts één serieuze gegadigde redelijkerwijs in aanmerking komt voor de uitgifte van de grond. Daaraan legt de gemeente de volgende omstandigheden ten grondslag:</text:p>
            <text:p text:style-name="al"/>
            <text:list text:style-name="id1-3-2-1-1-10">
              <text:list-item text:style-override="id1-3-2-1-1-10-1">
                <text:number>-</text:number>
                <text:p text:style-name="al">De grond grenst uitsluitend aan het perceel van de beoogde huurder;</text:p>
              </text:list-item>
              <text:list-item text:style-override="id1-3-2-1-1-10-2">
                <text:number>-</text:number>
                <text:p text:style-name="al">De grond is uitsluitend geschikt als uitbreiding van het aangrenzende perceel en is feitelijk en functioneel niet zelfstandig bruikbaar;</text:p>
              </text:list-item>
              <text:list-item text:style-override="id1-3-2-1-1-10-3">
                <text:number>-</text:number>
                <text:p text:style-name="al">De grond wordt uitsluitend verhuurd ten behoeve van gebruik als tuin en oprit bij de aangrenzende woning;</text:p>
              </text:list-item>
              <text:list-item text:style-override="id1-3-2-1-1-10-4">
                <text:number>-</text:number>
                <text:p text:style-name="al">De grond werd al voor hetzelfde gebruik verhuurd aan de rechtsvoorganger van de huidige eigenaar. </text:p>
                <text:p text:style-name="al"/>
              </text:list-item>
            </text:list>
            <text:p text:style-name="al">
            <text:span text:style-name="nadrukvet">Andere gegadigden</text:span>
          </text:p>
            <text:p text:style-name="al">De Gemeente Eindhoven maakt middels deze kennisgeving haar voornemen tot uitgifte in huur tijdig voorafgaand aan de uitgifte in huur deugdelijk gemotiveerd bekend, zodat een ieder daarvan kennis kan nemen.</text:p>
            <text:p text:style-name="al"/>
            <text:p text:style-name="al">Gegadigden die het oneens zijn met dit voornemen kunnen binnen 28 (achtentwintig) dagen, ingaande op de dag na de publicatiedatum van dit voornemen, een kort gedingprocedure aanhangig maken bij de rechtbank Oost-Brabant, locatie ’s-Hertogenbosch. </text:p>
            <text:p text:style-name="al">Deze 28 (achtentwintig) achtereenvolgende dagen termijn betreft een vervaltermijn. Indien binnen deze termijn geen kort geding aanhangig is gemaakt, vervalt het recht om tegen deze (voorgenomen) verhuring op te komen, alsmede vervalt het recht tot het indienen van een gegronde-vordering tot schadevergoeding. Het feit dat het voornemen tot verhuur bekend wordt gemaakt, betekent niet dat de gemeente Eindhoven reeds een overeenkomst heeft gesloten. Evenmin betekent dit voornemen dat er reeds overeenstemming ter zake van de verhuur bestaat tussen de gemeente Eindhoven en de beoogde huurder.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89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uitgifte grond in huur</meta:user-defined>
    <meta:user-defined meta:name="DCTERMS.W3CDTF/DCTERMS.available">2026-08-17</meta:user-defined>
    <meta:user-defined meta:name="DCTERMS.W3CDTF/OVERHEIDop.jaargang">2026</meta:user-defined>
    <meta:user-defined meta:name="OVERHEIDop.publicationIssue">388984</meta:user-defined>
    <meta:user-defined meta:name="OVERHEIDop.GmbID/DC.identifier">gmb-2026-388984</meta:user-defined>
    <meta:user-defined meta:name="OVERHEIDop.versieInformatie"/>
  </office:meta>
</office:document-meta>
</file>