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kelselaan 91A 3037P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385</text:span>/<text:span text:style-name="nadrukvet">2026070800997</text:span>, heeft ontvangen voor de Bouwactiviteit (technisch) <text:span text:style-name="nadrukcur">(Grondslag: Omgevingswet, artikel 5.1).</text:span></text:p>
            <text:p text:style-name="common-al">De aanvraag betreft het wijzigen van de gebouwsplitsing en het aanbrengen van constructieve wijzigingen in het pand op de locatie Berkelselaan 91A, 3037P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89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85</meta:user-defined>
    <meta:user-defined meta:name="DCTERMS.abstract">het wijzigen van de gebouwsplitsing en het aanbrengen van constructieve wijzigingen in het pand aan de Berkelselaan 91A/B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kelselaan 91A 3037PD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80</meta:user-defined>
    <meta:user-defined meta:name="OVERHEIDop.GmbID/DC.identifier">gmb-2026-388980</meta:user-defined>
    <meta:user-defined meta:name="OVERHEIDop.versieInformatie"/>
  </office:meta>
</office:document-meta>
</file>