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ntvangen aanvraag omgevingsvergunning, Bergerweg 125, 1862PR Bergen (NH), het tijdelijk verbreden van een bestaande uitweg ten behoeve van bouwverkeer, datum ontvangst 7 augustus 2026 (Z2026-0000698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8897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7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7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6984</meta:user-defined>
    <meta:user-defined meta:name="DCTERMS.abstract">Bergerweg 125, 1862PR Bergen (NH), het tijdelijk verbreden van een bestaande uitweg ten behoeve van bouwverkeer, datum ontvangst 7 augustus 2026 (Z2026-00006984)</meta:user-defined>
    <dc:language>nl</dc:language>
    <meta:user-defined meta:name="OVERHEIDop.locatietype/OVERHEIDop.gebiedsmarkering">Vlak</meta:user-defined>
    <meta:user-defined meta:name="DC.title">Gemeente Bergen, ontvangen aanvraag omgevingsvergunning, Bergerweg 125, 1862PR Bergen (NH), het tijdelijk verbreden van een bestaande uitweg ten behoeve van bouwverkeer, datum ontvangst 7 augustus 2026 (Z2026-00006984)</meta:user-defined>
    <meta:user-defined meta:name="DCTERMS.W3CDTF/DCTERMS.available">2026-08-17</meta:user-defined>
    <meta:user-defined meta:name="DCTERMS.W3CDTF/OVERHEIDop.jaargang">2026</meta:user-defined>
    <meta:user-defined meta:name="OVERHEIDop.publicationIssue">388976</meta:user-defined>
    <meta:user-defined meta:name="OVERHEIDop.GmbID/DC.identifier">gmb-2026-388976</meta:user-defined>
    <meta:user-defined meta:name="OVERHEIDop.versieInformatie"/>
  </office:meta>
</office:document-meta>
</file>