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op grond van de Algemene Plaatselijke Verordening Westland 2019, Irenestraat, Fontijnstraat en Voorstraat te Poeldijk</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evenementenvergunning heeft verleend op 13 augustus 2026.</text:p>
            <text:p text:style-name="common-al">
            <text:span text:style-name="nadrukvet">Dossiernummer: </text:span>Z2026-00005873</text:p>
            <text:p text:style-name="common-al">
            <text:span text:style-name="nadrukvet">Omschrijving: </text:span>Muziekfestival Poeldijk 6 september</text:p>
            <text:p text:style-name="common-al">
            <text:span text:style-name="nadrukvet">Locatie:</text:span> Irenestraat, Fontijnstraat en Voorstraat te Poeldijk</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13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897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7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7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873</meta:user-defined>
    <meta:user-defined meta:name="DCTERMS.abstract">Irenestraat, Fontijnstraat en Voorstraat te Poeldijk</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Evenementenvergunning verleend op grond van de Algemene Plaatselijke Verordening Westland 2019, Irenestraat, Fontijnstraat en Voorstraat te Poeldijk</meta:user-defined>
    <meta:user-defined meta:name="DCTERMS.W3CDTF/DCTERMS.available">2026-08-17</meta:user-defined>
    <meta:user-defined meta:name="DCTERMS.W3CDTF/OVERHEIDop.jaargang">2026</meta:user-defined>
    <meta:user-defined meta:name="OVERHEIDop.publicationIssue">388973</meta:user-defined>
    <meta:user-defined meta:name="OVERHEIDop.GmbID/DC.identifier">gmb-2026-388973</meta:user-defined>
    <meta:user-defined meta:name="OVERHEIDop.versieInformatie"/>
  </office:meta>
</office:document-meta>
</file>