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verleend omgevingsvergunning (reguliere procedure), het plaatsen van een dakkapel aan de voorgevel, Gytsjerksterhoeke 9, Gytsjerk</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verleend voor het plaatsen van een dakkapel aan de voorgevel, Gytsjerksterhoeke 9, Gytsjerk</text:p>
            <text:p text:style-name="common-al">Zaaknummer: TZ2026-001758</text:p>
            <text:p text:style-name="common-al">Zaakadres: Gytsjerksterhoeke 9, Gytsjerk</text:p>
            <text:p text:style-name="common-al">Omschrijving: het plaatsen van een dakkapel aan de voorgevel</text:p>
            <text:p text:style-name="common-al">Datum ontvangst: 14-07-2026</text:p>
            <text:p text:style-name="common-al">Datum bekendmaking: 13-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88967</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7</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67</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1758</meta:user-defined>
    <meta:user-defined meta:name="DCTERMS.abstract">het plaatsen van een dakkapel aan de voorgevel</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verleend omgevingsvergunning (reguliere procedure), het plaatsen van een dakkapel aan de voorgevel, Gytsjerksterhoeke 9, Gytsjerk</meta:user-defined>
    <meta:user-defined meta:name="DCTERMS.W3CDTF/DCTERMS.available">2026-08-17</meta:user-defined>
    <meta:user-defined meta:name="DCTERMS.W3CDTF/OVERHEIDop.jaargang">2026</meta:user-defined>
    <meta:user-defined meta:name="OVERHEIDop.publicationIssue">388967</meta:user-defined>
    <meta:user-defined meta:name="OVERHEIDop.GmbID/DC.identifier">gmb-2026-388967</meta:user-defined>
    <meta:user-defined meta:name="OVERHEIDop.versieInformatie"/>
  </office:meta>
</office:document-meta>
</file>