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Pol 6 2063JM Spaarndam gem. Haarlem, 0392-2026-0105281, het plaatsen van een nieuwe kap en uitbouw en het vernieuwen van de gevels en kozijnen, verzonden 1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89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5281</meta:user-defined>
    <meta:user-defined meta:name="DCTERMS.abstract">het plaatsen van een nieuwe kap en uitbouw en het vernieuwen van de gevels en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Pol 6 2063JM Spaarndam gem. Haarlem, 0392-2026-0105281, het plaatsen van een nieuwe kap en uitbouw en het vernieuwen van de gevels en kozijnen, verzonden 13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59</meta:user-defined>
    <meta:user-defined meta:name="OVERHEIDop.GmbID/DC.identifier">gmb-2026-388959</meta:user-defined>
    <meta:user-defined meta:name="OVERHEIDop.versieInformatie"/>
  </office:meta>
</office:document-meta>
</file>