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Sint Jozefplein 1A 5666RL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Sint Jozefplein 1A 5666RL Geldrop</text:p>
            <text:p text:style-name="common-al">Datum ontvangst: 12-08-2026</text:p>
            <text:p text:style-name="common-al">Omschrijving: het plaatsen van reclame op bestaande terrasafscheiding</text:p>
            <text:p text:style-name="common-al">Zaaknummer: 17713822738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8895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17713822738</meta:user-defined>
    <meta:user-defined meta:name="DCTERMS.abstract">Sint Jozefplein 1a Geldrop - het plaatsen van reclame op bestaande terrasafscheiding</meta:user-defined>
    <dc:language>nl</dc:language>
    <meta:user-defined meta:name="OVERHEIDop.locatietype/OVERHEIDop.gebiedsmarkering">Vlak</meta:user-defined>
    <meta:user-defined meta:name="DC.title">Kennisgeving ontvangst aanvraag omgevingsvergunning Sint Jozefplein 1A 5666RL Geldro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58</meta:user-defined>
    <meta:user-defined meta:name="OVERHEIDop.GmbID/DC.identifier">gmb-2026-388958</meta:user-defined>
    <meta:user-defined meta:name="OVERHEIDop.versieInformatie"/>
  </office:meta>
</office:document-meta>
</file>