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eldestraat 16 1078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buitenzonwering aan de voorgevel</text:p>
            <text:p text:style-name="common-al">Zaakadres: Scheldestraat 16 1078GK Amsterdam</text:p>
            <text:p text:style-name="common-al">Datum ontvangst: 31-07-2026</text:p>
            <text:p text:style-name="common-al">Zaaknummer: Z2026-034208</text:p>
            <text:p text:style-name="common-al">DSO-nummer: 20260731001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9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208</meta:user-defined>
    <meta:user-defined meta:name="DCTERMS.abstract">plaatsen van buitenzonwering aa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heldestraat 16 1078GK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55</meta:user-defined>
    <meta:user-defined meta:name="OVERHEIDop.GmbID/DC.identifier">gmb-2026-388955</meta:user-defined>
    <meta:user-defined meta:name="OVERHEIDop.versieInformatie"/>
  </office:meta>
</office:document-meta>
</file>