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2 trailerhellingen en 3 keerkommen</text:p>
            <text:p text:style-name="common-al">Zaakadres: Nabij Carolina MacGillavrylaan 616 Amsterdam</text:p>
            <text:p text:style-name="common-al">Datum ontvangst: 29-07-2026</text:p>
            <text:p text:style-name="common-al">Zaaknummer: Z2026-033815</text:p>
            <text:p text:style-name="common-al">DSO-nummer: 202607290083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95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5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5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815</meta:user-defined>
    <meta:user-defined meta:name="DCTERMS.abstract">Maken 2 trailerhellingen en 3 keerkommen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52</meta:user-defined>
    <meta:user-defined meta:name="OVERHEIDop.GmbID/DC.identifier">gmb-2026-388952</meta:user-defined>
    <meta:user-defined meta:name="OVERHEIDop.versieInformatie"/>
  </office:meta>
</office:document-meta>
</file>