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nieuwe woning aan de It Blauwleech 24 (Hikkemieden (kavel 5)) in Wirdum (OV-2026-037081)</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nieuwe woning aan de It Blauwleech 24 (Hikkemieden (kavel 5)) in Wirdum. Bij ons geregistreerd onder kenmerk: OV-2026-037081. De verzenddatum van de omgevingsvergunning is 13-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89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081</meta:user-defined>
    <dc:language>nl</dc:language>
    <meta:user-defined meta:name="OVERHEIDop.locatietype/OVERHEIDop.gebiedsmarkering">Vlak</meta:user-defined>
    <meta:user-defined meta:name="DC.title">Verleende omgevingsvergunning voor het bouwen van een nieuwe woning aan de It Blauwleech 24 (Hikkemieden (kavel 5)) in Wirdum (OV-2026-037081)</meta:user-defined>
    <meta:user-defined meta:name="DCTERMS.W3CDTF/DCTERMS.available">2026-08-17</meta:user-defined>
    <meta:user-defined meta:name="DCTERMS.W3CDTF/OVERHEIDop.jaargang">2026</meta:user-defined>
    <meta:user-defined meta:name="OVERHEIDop.publicationIssue">388951</meta:user-defined>
    <meta:user-defined meta:name="OVERHEIDop.GmbID/DC.identifier">gmb-2026-388951</meta:user-defined>
    <meta:user-defined meta:name="OVERHEIDop.versieInformatie"/>
  </office:meta>
</office:document-meta>
</file>