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ssaukade 22-1 1052C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irco plaatsen</text:p>
            <text:p text:style-name="common-al">Zaakadres: Nassaukade 22-1 1052CH Amsterdam</text:p>
            <text:p text:style-name="common-al">Datum ontvangst: 03-07-2026</text:p>
            <text:p text:style-name="common-al">Zaaknummer: Z2026-029652</text:p>
            <text:p text:style-name="common-al">DSO-nummer: 20260703013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9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652</meta:user-defined>
    <meta:user-defined meta:name="DCTERMS.abstract">Airco plaats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assaukade 22-1 1052CH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47</meta:user-defined>
    <meta:user-defined meta:name="OVERHEIDop.GmbID/DC.identifier">gmb-2026-388947</meta:user-defined>
    <meta:user-defined meta:name="OVERHEIDop.versieInformatie"/>
  </office:meta>
</office:document-meta>
</file>