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uitbouwen woning boven voordeur naar 1e verdieping t.b.v. uitbreiding badkamer, Korenbloemweg 12 8042AM Zwolle [Zaaknummer 0193ESUITE16546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2-08-2026</text:p>
            <text:p text:style-name="common-al">
            <text:span text:style-name="nadrukvet">Locatie:</text:span> Korenbloemweg 12 8042AM Zwolle</text:p>
            <text:p text:style-name="common-al">
            <text:span text:style-name="nadrukvet">Zaakomschrijving:</text:span> het uitbouwen van de woning boven de voordeur naar de 1e verdieping t.b.v. uitbreiding badkamer</text:p>
            <text:p text:style-name="common-al">
            <text:span text:style-name="nadrukvet">Zaaknummer:</text:span> 0193ESUITE16546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546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546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894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54632026</meta:user-defined>
    <meta:user-defined meta:name="DCTERMS.abstract">het uitbouwen van de woning boven de voordeur naar de 1e verdieping t.b.v. uitbreiding badkame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uitbouwen woning boven voordeur naar 1e verdieping t.b.v. uitbreiding badkamer, Korenbloemweg 12 8042AM Zwolle [Zaaknummer 0193ESUITE1654632026]</meta:user-defined>
    <meta:user-defined meta:name="DCTERMS.W3CDTF/DCTERMS.available">2026-08-17</meta:user-defined>
    <meta:user-defined meta:name="DCTERMS.W3CDTF/OVERHEIDop.jaargang">2026</meta:user-defined>
    <meta:user-defined meta:name="OVERHEIDop.publicationIssue">388942</meta:user-defined>
    <meta:user-defined meta:name="OVERHEIDop.GmbID/DC.identifier">gmb-2026-388942</meta:user-defined>
    <meta:user-defined meta:name="OVERHEIDop.versieInformatie"/>
  </office:meta>
</office:document-meta>
</file>