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een zwembad plaatsen op de locatie Wijk aan Duinpad 2 A te Heemskerk, ingekomen 26 juni 2026, DSO nummer 2026062601107, zaaknummer ODIJ-Z-26-184247</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namens het algemeen bestuur van Omgevingsdienst IJmond. De vergunning is aangevraagd voor een zwembad plaatsen op de locatie Wijk aan Duinpad 2 A te Heemskerk.</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21 augustus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8893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3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3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een zwembad plaatsen op de locatie Wijk aan Duinpad 2 A te Heemskerk, ingekomen 26 juni 2026, DSO nummer 2026062601107, zaaknummer ODIJ-Z-26-184247</meta:user-defined>
    <meta:user-defined meta:name="DCTERMS.W3CDTF/DCTERMS.available">2026-08-17</meta:user-defined>
    <meta:user-defined meta:name="DCTERMS.W3CDTF/OVERHEIDop.jaargang">2026</meta:user-defined>
    <meta:user-defined meta:name="OVERHEIDop.publicationIssue">388939</meta:user-defined>
    <meta:user-defined meta:name="OVERHEIDop.GmbID/DC.identifier">gmb-2026-388939</meta:user-defined>
    <meta:user-defined meta:name="OVERHEIDop.versieInformatie"/>
  </office:meta>
</office:document-meta>
</file>