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ranjestraat 6 D, 2514 JB 's-Gravenhage, Oranjestraat 6 C, 2514 J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Oranjestraat 6C en 6D door het plaatsen van airco units (legalisatie)</text:p>
            <text:p text:style-name="common-al"/>
            <text:p text:style-name="common-al">Ons kenmerk: VTH2026-5636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Oranjestraat 6 D, 2514 JB 's-Gravenhage, Oranjestraat 6 C, 2514 JB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9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362</meta:user-defined>
    <meta:user-defined meta:name="DCTERMS.abstract">het veranderen van de woning Oranjestraat 6C en 6D door het plaatsen van airco units (legalisatie)</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Oranjestraat 6 D, 2514 JB 's-Gravenhage, Oranjestraat 6 C, 2514 JB 's-Gravenhage</meta:user-defined>
    <meta:user-defined meta:name="OVERHEIDop.datumEindeReactietermijn">2026-09-24</meta:user-defined>
    <meta:user-defined meta:name="OVERHEIDop.terinzageleggingBG">https://www.digitale-inzage.nl/Den%20Haag/dossier/DmJKgjN4OEuxuR0wmuGa6g</meta:user-defined>
    <meta:user-defined meta:name="DCTERMS.W3CDTF/DCTERMS.available">2026-08-17</meta:user-defined>
    <meta:user-defined meta:name="DCTERMS.W3CDTF/OVERHEIDop.jaargang">2026</meta:user-defined>
    <meta:user-defined meta:name="OVERHEIDop.publicationIssue">388935</meta:user-defined>
    <meta:user-defined meta:name="OVERHEIDop.GmbID/DC.identifier">gmb-2026-388935</meta:user-defined>
    <meta:user-defined meta:name="OVERHEIDop.versieInformatie"/>
  </office:meta>
</office:document-meta>
</file>