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ytsjerksteradiel - geweigerde omgevingsvergunning, het bouwen van schuren, Ieswei 35, Jistrum</text:p>
      <text:section text:name="zakelijke-mededeling_id1-3-2" text:style-name="zakelijke-mededeling">
        <text:section text:name="zakelijke-mededeling-tekst_id1-3-2-1" text:style-name="zakelijke-mededeling-tekst">
          <text:section text:name="tekst_id1-3-2-1-1" text:style-name="tekst">
            <text:p text:style-name="common-al">Gemeente Tytsjerksteradiel heeft een omgevingsvergunning geweigerd voor het bouwen van schuren, Ieswei 35, Jistrum</text:p>
            <text:p text:style-name="common-al">Zaaknummer: TZ2026-000983</text:p>
            <text:p text:style-name="common-al">Zaakadres: Ieswei 35, Jistrum</text:p>
            <text:p text:style-name="common-al">Omschrijving: het bouwen van schuren</text:p>
            <text:p text:style-name="common-al">Datum ontvangst: 13-04-2026</text:p>
            <text:p text:style-name="common-al">Datum bekendmaking: 13-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Tytsjerksteradiel, Postbus 3, 9250 AA Burgum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38893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3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ytsjerksteradiel</meta:user-defined>
    <meta:user-defined meta:name="OVERHEIDop.Rubriek/DC.type">omgevingsvergunning</meta:user-defined>
    <meta:user-defined meta:name="OVERHEID.Informatietype/DC.type">officiële publicatie</meta:user-defined>
    <meta:user-defined meta:name="OVERHEID.Gemeente/DCTERMS.publisher">Tytsjerksteradiel</meta:user-defined>
    <meta:user-defined meta:name="OVERHEID.Gemeente/OVERHEID.authority">Tytsjerksteradi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TZ2026-000983</meta:user-defined>
    <meta:user-defined meta:name="DCTERMS.abstract">het bouwen van schur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Gemeente Tytsjerksteradiel - geweigerde omgevingsvergunning, het bouwen van schuren, Ieswei 35, Jistrum</meta:user-defined>
    <meta:user-defined meta:name="DCTERMS.W3CDTF/DCTERMS.available">2026-08-17</meta:user-defined>
    <meta:user-defined meta:name="DCTERMS.W3CDTF/OVERHEIDop.jaargang">2026</meta:user-defined>
    <meta:user-defined meta:name="OVERHEIDop.publicationIssue">388932</meta:user-defined>
    <meta:user-defined meta:name="OVERHEIDop.GmbID/DC.identifier">gmb-2026-388932</meta:user-defined>
    <meta:user-defined meta:name="OVERHEIDop.versieInformatie"/>
  </office:meta>
</office:document-meta>
</file>