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Soendaplein 30 2022BA Haarlem, 0392-2026-0049550, het realiseren van een dakopbouw en het legaliseren van een reeds zonder vergunning uitgevoerde muurdoorbraak, verzonden 1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89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49550</meta:user-defined>
    <meta:user-defined meta:name="DCTERMS.abstract">het realiseren van een dakopbouw en het legaliseren van een reeds zonder vergunning uitgevoerde muurdoorbraak</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Soendaplein 30 2022BA Haarlem, 0392-2026-0049550, het realiseren van een dakopbouw en het legaliseren van een reeds zonder vergunning uitgevoerde muurdoorbraak, verzonden 13-08-2026</meta:user-defined>
    <meta:user-defined meta:name="DCTERMS.W3CDTF/DCTERMS.available">2026-08-17</meta:user-defined>
    <meta:user-defined meta:name="DCTERMS.W3CDTF/OVERHEIDop.jaargang">2026</meta:user-defined>
    <meta:user-defined meta:name="OVERHEIDop.publicationIssue">388930</meta:user-defined>
    <meta:user-defined meta:name="OVERHEIDop.GmbID/DC.identifier">gmb-2026-388930</meta:user-defined>
    <meta:user-defined meta:name="OVERHEIDop.versieInformatie"/>
  </office:meta>
</office:document-meta>
</file>