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en Etten-Leur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Etten-Leur maken bekend dat zij op 6 augustus 2026 de volgende verkeersbesluiten hebben genomen:</text:p>
            <text:p text:style-name="al">Aanwijzen individuele gehandicaptenparkeerplaats aan de Jeroen Boschstraat en Paukeslag;</text:p>
            <text:p text:style-name="al">Instellen parkeerverbod Hoevenseweg.</text:p>
            <text:p text:style-name="al">Dit verkeersbesluit ligt gedurende zes weken na deze openbare bekendmaking voor iedereen ter inzage. Dit verkeersbesluit is te vinden via: <text:a xlink:href="http://www.overheid.nl/berichten-over-uw-buurt" xlink:type="simple">www.overheid.nl/berichten-over-uw-buurt</text:a>.</text:p>
            <text:p text:style-name="al">Etten-Leur, 19 augustus 2026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892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2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Verkeersbesluiten Etten-Leu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921</meta:user-defined>
    <meta:user-defined meta:name="OVERHEIDop.GmbID/DC.identifier">gmb-2026-388921</meta:user-defined>
    <meta:user-defined meta:name="OVERHEIDop.versieInformatie"/>
  </office:meta>
</office:document-meta>
</file>