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renoveren van het dakterras, Korte Bisschopstraat 14B 7411HK Deventer, [Deventer E 8957] Deventer E 89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7-08-2026</text:p>
            <text:p text:style-name="common-al">
            <text:span text:style-name="nadrukvet">Locatie:</text:span> Korte Bisschopstraat 14B 7411HK Deventer, [Deventer E 8957] Deventer E 8957</text:p>
            <text:p text:style-name="common-al">
            <text:span text:style-name="nadrukvet">Zaakomschrijving:</text:span> het renoveren van het dakterras</text:p>
            <text:p text:style-name="common-al">
            <text:span text:style-name="nadrukvet">Zaaknummer:</text:span> Z2026-00007410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41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41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891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1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1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410</meta:user-defined>
    <meta:user-defined meta:name="DCTERMS.abstract">het renoveren van het dakterra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renoveren van het dakterras, Korte Bisschopstraat 14B 7411HK Deventer, [Deventer E 8957] Deventer E 8957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17</meta:user-defined>
    <meta:user-defined meta:name="OVERHEIDop.GmbID/DC.identifier">gmb-2026-388917</meta:user-defined>
    <meta:user-defined meta:name="OVERHEIDop.versieInformatie"/>
  </office:meta>
</office:document-meta>
</file>