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ave the date: Wandel mee voor verbind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Op dinsdagmiddag 8 september organiseert de gemeente Etten-Leur een bijzondere wandeling tijdens de Wereld Suïcide Preventie Week. Met deze wandeling vragen we aandacht voor suïcidepreventie, het belang van naar elkaar omkijken en het doorbreken van het taboe. Kun je op 8 september niet of wandel je liever vroeg in de ochtend? Kijk dan op <text:a xlink:href="https://www.walkintothelight.nl/" xlink:type="simple">www.walkintothelight.nl</text:a> voor andere wandelingen in de regio.</text:p>
            <text:p text:style-name="al">De wandeling is er voor iedereen die zich betrokken voelt: mensen die zelf met suïcidale gedachten worstelen (of hebben geworsteld), naasten, nabestaanden en inwoners die hun steun willen betuigen of geïnteresseerd zijn in het onderwerp. We lopen samen, in stilte of in gesprek, om te laten zien dat er altijd ruimte is voor verbinding. Kom vooral voor het goede gesprek; het thema van dit jaar is <text:span text:style-name="nadrukvet">“De vraag stellen… kan een leven redden.”</text:span></text:p>
            <text:p text:style-name="al">We sluiten de wandeling af met een kopje koffie of thee. Aanmelden is niet verplicht, maar wel fijn voor de organisatie. Zet de datum alvast in je agenda. Meer informatie volgt later via de gemeentelijke kanalen.</text:p>
            <text:p text:style-name="al">
            <text:span text:style-name="nadrukcur">Denk je aan zelfdoding of maak je je zorgen om iemand? Bel 24/7 gratis en anoniem met 113 of chat op 113.nl.</text:span>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89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Save the date: Wandel mee voor verbinding</meta:user-defined>
    <meta:user-defined meta:name="DCTERMS.W3CDTF/DCTERMS.available">2026-08-19</meta:user-defined>
    <meta:user-defined meta:name="DCTERMS.W3CDTF/OVERHEIDop.jaargang">2026</meta:user-defined>
    <meta:user-defined meta:name="OVERHEIDop.publicationIssue">388910</meta:user-defined>
    <meta:user-defined meta:name="OVERHEIDop.GmbID/DC.identifier">gmb-2026-388910</meta:user-defined>
    <meta:user-defined meta:name="OVERHEIDop.versieInformatie"/>
  </office:meta>
</office:document-meta>
</file>