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Ontheffing APV - het verkrijgen van een ontheffing art 35 van de Alcoholwet tbv bourgondisch leek - in het centrum van Leek</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3 augustus 2026 een besluit genomen op de aanvraag met zaaknummer 2026192552 voor het verkrijgen van een ontheffing art 35 van de Alcoholwet ten behoeve van bourgondisch leek op 29 augustus 2026 in het centrum van Leek (Tolberterstraat). De ontheffing is verleend. Het besluit bestaat uit:</text:p>
            <text:p text:style-name="common-al">
            
          </text:p>
            <text:list text:style-name="id1-3-2-1-1-3">
              <text:list-item text:style-override="id1-3-2-1-1-3-1">
                <text:number>•</text:number>
                <text:p text:style-name="al">Ontheffing artikel 35 van de Alcoholwet</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op de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890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0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0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255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p aanvraag: Ontheffing APV - het verkrijgen van een ontheffing art 35 van de Alcoholwet tbv bourgondisch leek - in het centrum van Leek</meta:user-defined>
    <meta:user-defined meta:name="DCTERMS.W3CDTF/DCTERMS.available">2026-08-17</meta:user-defined>
    <meta:user-defined meta:name="DCTERMS.W3CDTF/OVERHEIDop.jaargang">2026</meta:user-defined>
    <meta:user-defined meta:name="OVERHEIDop.publicationIssue">388907</meta:user-defined>
    <meta:user-defined meta:name="OVERHEIDop.GmbID/DC.identifier">gmb-2026-388907</meta:user-defined>
    <meta:user-defined meta:name="OVERHEIDop.versieInformatie"/>
  </office:meta>
</office:document-meta>
</file>