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nterieure overeenkomst plan Lage Vaartkant Etten-Leur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Burgemeester en wethouders van Etten-Leur maken ter voldoening aan het bepaalde in artikel 16.138 Omgevingswet bekend dat er op 24 juli 2026 een anterieure overeenkomst is gesloten voor het plan Lage Vaartkant Etten-Leur.</text:p>
            <text:p text:style-name="al">De overeenkomst is gesloten tussen de gemeente Etten-Leur en de Ontwikkelingscombinatie Van Agtmaal/Maas-Jacobs. De overeenkomst heeft betrekking op de voorwaarden waaronder de gemeente bereid is medewerking te verlenen aan de ontwikkeling aan de Lage Vaartkant.</text:p>
            <text:p text:style-name="al"> Het plan voorziet onder meer in de verplaatsing van Intratuin Etten-Leur van de huidige locatie Lage Vaartkant 11 naar de hoek Lage Vaartkant-Bredaseweg en in de realisatie van woningbouw op de huidige locatie van Intratuin en omliggende percelen. Ook wordt op de locatie Lage Vaartkant 25 een landwinkel gerealiseerd.</text:p>
            <text:p text:style-name="al">De zakelijke beschrijving van de inhoud van de overeenkomst ligt van 14 augustus 2026 tot en met 25 september 2026 ter inzage in het stadskantoor aan het Raadhuisplein 4 te Etten-Leur.</text:p>
            <text:p text:style-name="al">Tegen de gesloten overeenkomst kan geen bezwaar of beroep worden aangetekend.</text:p>
            <text:p text:style-name="al">Informatie: afdeling Leefomgeving, Team Ruimte en Economie via telefoonnummer (076) 502 4165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8890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0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0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Etten-Leu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Etten-Leur</meta:user-defined>
    <meta:user-defined meta:name="OVERHEID.Gemeente/DCTERMS.publisher">Etten-Leur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oonplaats</meta:user-defined>
    <meta:user-defined meta:name="DC.title">Publicatie anterieure overeenkomst plan Lage Vaartkant Etten-Leu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905</meta:user-defined>
    <meta:user-defined meta:name="OVERHEIDop.GmbID/DC.identifier">gmb-2026-388905</meta:user-defined>
    <meta:user-defined meta:name="OVERHEIDop.versieInformatie"/>
  </office:meta>
</office:document-meta>
</file>