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verbouwen van de sleufsilo  aan Spookverlaat 2, 2394 MZ Hazerswoude-Rij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verbouwen van de sleufsilo  aan Spookverlaat 2, 2394 MZ Hazerswoude-Rijndijk, geregistreerd onder nr. 04843914970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8-06-2026. De gemeente neemt daarover waarschijnlijk voor 24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889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9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9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14970</meta:user-defined>
    <meta:user-defined meta:name="DCTERMS.abstract">Verlenging beslistermijn voor het verbouwen van de sleufsilo  aan Spookverlaat 2, 2394 MZ Hazerswoude-Rijndijk</meta:user-defined>
    <dc:language>nl</dc:language>
    <meta:user-defined meta:name="OVERHEIDop.locatietype/OVERHEIDop.gebiedsmarkering">Punt</meta:user-defined>
    <meta:user-defined meta:name="DC.title">Verlenging beslistermijn voor het verbouwen van de sleufsilo  aan Spookverlaat 2, 2394 MZ Hazerswoude-Rijnd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99</meta:user-defined>
    <meta:user-defined meta:name="OVERHEIDop.GmbID/DC.identifier">gmb-2026-388899</meta:user-defined>
    <meta:user-defined meta:name="OVERHEIDop.versieInformatie"/>
  </office:meta>
</office:document-meta>
</file>