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Driemondweg 21, Amsterdam - aanvullende kapvergunning voor 26 bomen - Stichting Watermaatschappij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aanvullende kapvergunning voor 26 bomen</text:p>
            <text:p text:style-name="common-al">Aanvrager: Stichting Watermaatschappij Amsterdam</text:p>
            <text:p text:style-name="common-al">Zaaknummer: OD2026-0051007</text:p>
            <text:p text:style-name="common-al">DSO nummer: 2026080700395</text:p>
            <text:p text:style-name="common-al">Ontvangstdatum aanvraag: 07-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8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D2026-0051007</meta:user-defined>
    <meta:user-defined meta:name="DCTERMS.abstract">aanvullende kapvergunning voor 26 bomen</meta:user-defined>
    <dc:language>nl</dc:language>
    <meta:user-defined meta:name="OVERHEIDop.locatietype/OVERHEIDop.gebiedsmarkering">Vlak</meta:user-defined>
    <meta:user-defined meta:name="DC.title">Aanvraag vergunning ontvangen - Driemondweg 21, Amsterdam - aanvullende kapvergunning voor 26 bomen - Stichting Watermaatschappij Amsterdam</meta:user-defined>
    <meta:user-defined meta:name="DCTERMS.W3CDTF/DCTERMS.available">2026-08-17</meta:user-defined>
    <meta:user-defined meta:name="DCTERMS.W3CDTF/OVERHEIDop.jaargang">2026</meta:user-defined>
    <meta:user-defined meta:name="OVERHEIDop.publicationIssue">388890</meta:user-defined>
    <meta:user-defined meta:name="OVERHEIDop.GmbID/DC.identifier">gmb-2026-388890</meta:user-defined>
    <meta:user-defined meta:name="OVERHEIDop.versieInformatie"/>
  </office:meta>
</office:document-meta>
</file>