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plaatsen van een dakkapel, Badhuisstraat 8 7411PR Deventer, [Deventer E 9220] Deventer E 92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06-10-2026</text:p>
            <text:p text:style-name="common-al">
            <text:span text:style-name="nadrukvet">Locatie:</text:span> Badhuisstraat 8 7411PR Deventer,  [Deventer E 9220] Deventer E 9220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645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645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888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458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het plaatsen van een dakkapel, Badhuisstraat 8 7411PR Deventer, [Deventer E 9220] Deventer E 9220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85</meta:user-defined>
    <meta:user-defined meta:name="OVERHEIDop.GmbID/DC.identifier">gmb-2026-388885</meta:user-defined>
    <meta:user-defined meta:name="OVERHEIDop.versieInformatie"/>
  </office:meta>
</office:document-meta>
</file>