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ordelweg 32C 3036A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739</text:span>/<text:span text:style-name="nadrukvet">2026071402107</text:span>, heeft ontvangen voor de Bouwactiviteit (technisch) en Roerende zaken opslaan. <text:span text:style-name="nadrukcur">(Grondslag: Omgevingswet, artikel 5.1)</text:span></text:p>
            <text:p text:style-name="common-al">De aanvraag betreft het realiseren van een interne muurdoorbraak op de locatie Gordelweg 32C 3036A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8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39</meta:user-defined>
    <meta:user-defined meta:name="DCTERMS.abstract">het realiseren van een interne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ordelweg 32C 3036AC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81</meta:user-defined>
    <meta:user-defined meta:name="OVERHEIDop.GmbID/DC.identifier">gmb-2026-388881</meta:user-defined>
    <meta:user-defined meta:name="OVERHEIDop.versieInformatie"/>
  </office:meta>
</office:document-meta>
</file>