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verlichte avondwandeling Markvelde, Neede, Noordijkerveld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en 3 oktober 2026 vindt de verlichte avondwandeling Markvelde met start en finish aan de Noordijkerveldweg 3 in Neede plaats.</text:p>
            <text:p text:style-name="common-al"/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bezwaar indienen bij ons, <text:a xlink:href="https://www.gemeenteberkelland.nl/bezwaar" xlink:type="simple">https://www.gemeenteberkelland.nl/bezwaar</text:a> Hiervoor heeft u wel een elektronische handtekening (DigiD) nodig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voorlopige voorziening indienen bij de rechtbank via <text:a xlink:href="http://loket.rechtspraak.nl/bestuursrecht" xlink:type="simple">http://loket.rechtspraak.nl/bestuursrecht</text:a>. Hiervoor moet u wel een elektronische handtekening (DigiD)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887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Evenementenvergunning verlichte avondwandeling Markvelde, Neede, Noordijkerveldwe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879</meta:user-defined>
    <meta:user-defined meta:name="OVERHEIDop.GmbID/DC.identifier">gmb-2026-388879</meta:user-defined>
    <meta:user-defined meta:name="OVERHEIDop.versieInformatie"/>
  </office:meta>
</office:document-meta>
</file>