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Generaal Joubertstraat 34 2021XC Haarlem, Generaal Joubertstraat 36 2021XC Haarlem, Generaal Joubertstraat 38 2021XC Haarlem, 0392-2026-0134426, het vervangen van de dakpannen en dakramen, ontvangen op 13-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88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4426</meta:user-defined>
    <meta:user-defined meta:name="DCTERMS.abstract">het vervangen van de dakpannen en dakram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Generaal Joubertstraat 34 2021XC Haarlem, Generaal Joubertstraat 36 2021XC Haarlem, Generaal Joubertstraat 38 2021XC Haarlem, 0392-2026-0134426, het vervangen van de dakpannen en dakramen, ontvangen op 13-08-2026</meta:user-defined>
    <meta:user-defined meta:name="DCTERMS.W3CDTF/DCTERMS.available">2026-08-17</meta:user-defined>
    <meta:user-defined meta:name="DCTERMS.W3CDTF/OVERHEIDop.jaargang">2026</meta:user-defined>
    <meta:user-defined meta:name="OVERHEIDop.publicationIssue">388874</meta:user-defined>
    <meta:user-defined meta:name="OVERHEIDop.GmbID/DC.identifier">gmb-2026-388874</meta:user-defined>
    <meta:user-defined meta:name="OVERHEIDop.versieInformatie"/>
  </office:meta>
</office:document-meta>
</file>