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Walk into the light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Gemeente Aalten in samenwerking met Figulus en AVA’70</text:p>
            <text:p text:style-name="common-al">Activiteit: Walk into the light</text:p>
            <text:p text:style-name="common-al">Locatie: Startpunt AVA’70 aan de Bredevoortsestraatweg 110-A te Aalten</text:p>
            <text:p text:style-name="common-al">Datum/periode: Op 8 september 2026 van 06.00 uur tot 09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8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Walk into the light, Aa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69</meta:user-defined>
    <meta:user-defined meta:name="OVERHEIDop.GmbID/DC.identifier">gmb-2026-388869</meta:user-defined>
    <meta:user-defined meta:name="OVERHEIDop.versieInformatie"/>
  </office:meta>
</office:document-meta>
</file>