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Personeelsfeest Spar Bredevoort, Bredev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anvrager: Spar Bredevoort</text:p>
            <text:p text:style-name="common-al">Activiteit: Personeelsfeest Spar Bredevoort</text:p>
            <text:p text:style-name="common-al">Locatie: Roelvinkstraat 48 te Bredevoort</text:p>
            <text:p text:style-name="common-al">Datum/periode: Op 5 september 2026 van 16.30 uur tot 23.59 uur </text:p>
            <text:p text:style-name="common-al"/>
            <text:p text:style-name="common-al">Meldingen zijn ter kennisname. De bezwaar- en beroepsprocedure is hierop niet van toepassing. 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886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Aalten - apv melding Personeelsfeest Spar Bredevoort, Bredev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863</meta:user-defined>
    <meta:user-defined meta:name="OVERHEIDop.GmbID/DC.identifier">gmb-2026-388863</meta:user-defined>
    <meta:user-defined meta:name="OVERHEIDop.versieInformatie"/>
  </office:meta>
</office:document-meta>
</file>