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plaatsen van een nokverhoging, Pieter Bothstraat 32 7412GS Deventer, [Deventer A 5345] Deventer A 53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07-08-2026</text:p>
            <text:p text:style-name="common-al">
            <text:span text:style-name="nadrukvet">Locatie:</text:span> Pieter Bothstraat 32 7412GS Deventer, [Deventer A 5345] Deventer A 5345</text:p>
            <text:p text:style-name="common-al">
            <text:span text:style-name="nadrukvet">Zaakomschrijving:</text:span> het plaatsen van een nokverhoging</text:p>
            <text:p text:style-name="common-al">
            <text:span text:style-name="nadrukvet">Zaaknummer:</text:span> Z2026-0000711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eventer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11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88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111</meta:user-defined>
    <meta:user-defined meta:name="DCTERMS.abstract">het plaatsen van een nokverhog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, het plaatsen van een nokverhoging, Pieter Bothstraat 32 7412GS Deventer, [Deventer A 5345] Deventer A 5345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59</meta:user-defined>
    <meta:user-defined meta:name="OVERHEIDop.GmbID/DC.identifier">gmb-2026-388859</meta:user-defined>
    <meta:user-defined meta:name="OVERHEIDop.versieInformatie"/>
  </office:meta>
</office:document-meta>
</file>