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kappen van 23 bomen aan Kruisberglaan, Oploseweg, Patrijsstraat, Stippelberg en Den Heikop en Broekstraat, Den Elding, Den Hoek, Eeuwsel, Groeskuilenstraat, Kouter, Ripskant, Serisweg, Slenk, Vicaris van der Asdonckstraat, Wetering en Eikenwalweg, Gagelweg, Haveltweg, Heereveldseweg te De Rips, Elsendorp, Gemert, Handel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Kruisberglaan, Oploseweg, Patrijsstraat, Stippelberg De Rips en Den Heikop Elsendorp en Broekstraat, Den Elding, Den Hoek, Eeuwsel, Groeskuilenstraat, Kouter, Ripskant, Serisweg, Slenk, Vicaris van der Asdonckstraat, Wetering Gemert en Eikenwalweg, Gagelweg, Haveltweg, Heereveldseweg Handel </text:p>
                  </table:table-cell>
                  <table:table-cell table:style-name="entry" table:number-rows-spanned="1" table:number-columns-spanned="1">
                    <text:p text:style-name="table_al">De Rips, Elsendorp, Gemert, Handel </text:p>
                  </table:table-cell>
                  <table:table-cell table:style-name="entry" table:number-rows-spanned="1" table:number-columns-spanned="1">
                    <text:p text:style-name="table_al">Besluit kappen van 23 bomen (activiteit kappen) </text:p>
                  </table:table-cell>
                  <table:table-cell table:style-name="entry" table:number-rows-spanned="1" table:number-columns-spanned="1">
                    <text:p text:style-name="table_al">7 augustus 2026 </text:p>
                  </table:table-cell>
                  <table:table-cell table:style-name="entry" table:number-rows-spanned="1" table:number-columns-spanned="1">
                    <text:p text:style-name="table_al">39697-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885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39697-2026 </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Toestemming voor het kappen van 23 bomen aan Kruisberglaan, Oploseweg, Patrijsstraat, Stippelberg en Den Heikop en Broekstraat, Den Elding, Den Hoek, Eeuwsel, Groeskuilenstraat, Kouter, Ripskant, Serisweg, Slenk, Vicaris van der Asdonckstraat, Wetering en Eikenwalweg, Gagelweg, Haveltweg, Heereveldseweg te De Rips, Elsendorp, Gemert, Handel</meta:user-defined>
    <meta:user-defined meta:name="DCTERMS.W3CDTF/DCTERMS.available">2026-08-18</meta:user-defined>
    <meta:user-defined meta:name="DCTERMS.W3CDTF/OVERHEIDop.jaargang">2026</meta:user-defined>
    <meta:user-defined meta:name="OVERHEIDop.publicationIssue">388853</meta:user-defined>
    <meta:user-defined meta:name="OVERHEIDop.GmbID/DC.identifier">gmb-2026-388853</meta:user-defined>
    <meta:user-defined meta:name="OVERHEIDop.versieInformatie"/>
  </office:meta>
</office:document-meta>
</file>