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bouwen van nieuwe stallen aan Vleetweg 5, 8256 RH Biddinghuiz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1266 en is aangevraagd voor het bouwen van nieuwe stallen aan Vleetweg 5, 8256 RH Biddinghuizen. </text:p>
            <text:p text:style-name="common-al">Op deze aanvraag is op 13-08-2026 een besluit genomen. De gevraagde vergunning is verleend.</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13-08-2026.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885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5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5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CLZ-00001266</meta:user-defined>
    <dc:language>nl</dc:language>
    <meta:user-defined meta:name="OVERHEIDop.locatietype/OVERHEIDop.gebiedsmarkering">Punt</meta:user-defined>
    <meta:user-defined meta:name="DC.title">Vergunning verleend voor het bouwen van nieuwe stallen aan Vleetweg 5, 8256 RH Biddinghuizen</meta:user-defined>
    <meta:user-defined meta:name="DCTERMS.W3CDTF/DCTERMS.available">2026-08-17</meta:user-defined>
    <meta:user-defined meta:name="DCTERMS.W3CDTF/OVERHEIDop.jaargang">2026</meta:user-defined>
    <meta:user-defined meta:name="OVERHEIDop.publicationIssue">388852</meta:user-defined>
    <meta:user-defined meta:name="OVERHEIDop.GmbID/DC.identifier">gmb-2026-388852</meta:user-defined>
    <meta:user-defined meta:name="OVERHEIDop.versieInformatie"/>
  </office:meta>
</office:document-meta>
</file>