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Septemberkunst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Septemberkunst en route</text:p>
            <text:p text:style-name="common-al">Locatie: Gemeente Aalten</text:p>
            <text:p text:style-name="common-al">Datum/periode: Op 5 en 6 september 2026 en op 12 en 13 september 2026</text:p>
            <text:p text:style-name="common-al"/>
            <text:p text:style-name="common-al">Meldingen zijn ter kennisname. De bezwaar- en beroepsprocedure is hierop niet van toepassing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885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Gemeente</meta:user-defined>
    <meta:user-defined meta:name="DC.title">Gemeente Aalten - apv melding Septemberkunst, Aal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851</meta:user-defined>
    <meta:user-defined meta:name="OVERHEIDop.GmbID/DC.identifier">gmb-2026-388851</meta:user-defined>
    <meta:user-defined meta:name="OVERHEIDop.versieInformatie"/>
  </office:meta>
</office:document-meta>
</file>