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clubhuis - Van Starkenborghkan Zz 6, 9801 TA Zuidhorn, Zuidhorn (ZHN00) F 3923</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Westerkwartier een aanvraag ontvangen voor het bouwen van een clubhuis op locatie Van Starkenborghkan Zz 6, 9801 TA Zuidhorn, Zuidhorn (ZHN00) F 3923. De aanvraag is geregistreerd onder zaaknummer 2026192560. De aanvraag betreft:</text:p>
            <text:p text:style-name="common-al">
            
          </text:p>
            <text:list text:style-name="id1-3-2-1-1-3">
              <text:list-item text:style-override="id1-3-2-1-1-3-1">
                <text:number>•</text:number>
                <text:p text:style-name="al">Bouwactiviteit (technisch)</text:p>
              </text:list-item>
              <text:list-item text:style-override="id1-3-2-1-1-3-2">
                <text:number>•</text:number>
                <text:p text:style-name="al">Afwijken van regels in het omgevingsplan</text:p>
              </text:list-item>
              <text:list-item text:style-override="id1-3-2-1-1-3-3">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88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560</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bouwen van een clubhuis - Van Starkenborghkan Zz 6, 9801 TA Zuidhorn, Zuidhorn (ZHN00) F 3923</meta:user-defined>
    <meta:user-defined meta:name="DCTERMS.W3CDTF/DCTERMS.available">2026-08-17</meta:user-defined>
    <meta:user-defined meta:name="DCTERMS.W3CDTF/OVERHEIDop.jaargang">2026</meta:user-defined>
    <meta:user-defined meta:name="OVERHEIDop.publicationIssue">388848</meta:user-defined>
    <meta:user-defined meta:name="OVERHEIDop.GmbID/DC.identifier">gmb-2026-388848</meta:user-defined>
    <meta:user-defined meta:name="OVERHEIDop.versieInformatie"/>
  </office:meta>
</office:document-meta>
</file>