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overt Flinckstraat 248-H 1073C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kelder, twee koekoeken aan de voorzijde, een koekoek aan de achterzijde en een uitbouw met de tuintrap op de begane grond</text:p>
            <text:p text:style-name="common-al">Zaakadres: Govert Flinckstraat 248-H 1073CD Amsterdam</text:p>
            <text:p text:style-name="common-al">Datum ontvangst: 03-08-2026</text:p>
            <text:p text:style-name="common-al">Zaaknummer: Z2026-034567</text:p>
            <text:p text:style-name="common-al">DSO-nummer: 202608030047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84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567</meta:user-defined>
    <meta:user-defined meta:name="DCTERMS.abstract">realiseren van een kelder, twee koekoeken aan de voorzijde, een koekoek aan de achterzijde en een uitbouw met de tuintrap op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overt Flinckstraat 248-H 1073CD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44</meta:user-defined>
    <meta:user-defined meta:name="OVERHEIDop.GmbID/DC.identifier">gmb-2026-388844</meta:user-defined>
    <meta:user-defined meta:name="OVERHEIDop.versieInformatie"/>
  </office:meta>
</office:document-meta>
</file>