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uitbreiden van het bestaande pand en het realiseren van twee bedrijfsruimten en drie appartementen op de locatie Gerrit van Assendelftstraat 5  te Heemskerk, ingekomen 23 juli 2026, DSO nummer 2026072300338, zaaknummer ODIJ-Z-26-185985</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namens het algemeen bestuur van Omgevingsdienst IJmond. De vergunning is aangevraagd voor het uitbreiden van het bestaande pand en het realiseren van twee bedrijfsruimten en drie appartementen op de locatie Gerrit van Assendelftstraat 5  te Heemskerk.</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17 septem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38883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3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3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emskerk</meta:user-defined>
    <meta:user-defined meta:name="OVERHEIDop.Rubriek/DC.type">omgevingsvergunning</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uitbreiden van het bestaande pand en het realiseren van twee bedrijfsruimten en drie appartementen op de locatie Gerrit van Assendelftstraat 5  te Heemskerk, ingekomen 23 juli 2026, DSO nummer 2026072300338, zaaknummer ODIJ-Z-26-185985</meta:user-defined>
    <meta:user-defined meta:name="DCTERMS.W3CDTF/DCTERMS.available">2026-08-17</meta:user-defined>
    <meta:user-defined meta:name="DCTERMS.W3CDTF/OVERHEIDop.jaargang">2026</meta:user-defined>
    <meta:user-defined meta:name="OVERHEIDop.publicationIssue">388838</meta:user-defined>
    <meta:user-defined meta:name="OVERHEIDop.GmbID/DC.identifier">gmb-2026-388838</meta:user-defined>
    <meta:user-defined meta:name="OVERHEIDop.versieInformatie"/>
  </office:meta>
</office:document-meta>
</file>