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– 150 jaar Brandweer Urk op 29 augustus 2026 bij het haventerrein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Ontheffing artikel 35 – 150 jaar Brandweer Urk</text:p>
            <text:p text:style-name="common-al">Datum en locatie: 29 augustus 2026, haventerrein Urk</text:p>
            <text:p text:style-name="common-al">Datum verzending: 12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888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Ontheffing artikel 35 – 150 jaar Brandweer Urk op 29 augustus 2026 bij het haventerrein te U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37</meta:user-defined>
    <meta:user-defined meta:name="OVERHEIDop.GmbID/DC.identifier">gmb-2026-388837</meta:user-defined>
    <meta:user-defined meta:name="OVERHEIDop.versieInformatie"/>
  </office:meta>
</office:document-meta>
</file>