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Kattenburgerstraat 7 Amsterdam - Verbouwen van gebouw 039 voormalig Marineterrein - Stichting Co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bouwen van gebouw 039 op het voormalig Marineterrein</text:p>
            <text:p text:style-name="common-al">Aanvrager: Stichting Codam</text:p>
            <text:p text:style-name="common-al">Zaaknummer: OD2026-0049419</text:p>
            <text:p text:style-name="common-al">DSO nummer: 2026073100019</text:p>
            <text:p text:style-name="common-al">Ontvangstdatum aanvraag: 31-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83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3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3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9419</meta:user-defined>
    <meta:user-defined meta:name="DCTERMS.abstract">het verbouwen van gebouw 039 op het voormalig Marineterrein</meta:user-defined>
    <dc:language>nl</dc:language>
    <meta:user-defined meta:name="OVERHEIDop.locatietype/OVERHEIDop.gebiedsmarkering">Vlak</meta:user-defined>
    <meta:user-defined meta:name="DC.title">Aanvraag vergunning ontvangen - Kattenburgerstraat 7 Amsterdam - Verbouwen van gebouw 039 voormalig Marineterrein - Stichting Codam</meta:user-defined>
    <meta:user-defined meta:name="DCTERMS.W3CDTF/DCTERMS.available">2026-08-17</meta:user-defined>
    <meta:user-defined meta:name="DCTERMS.W3CDTF/OVERHEIDop.jaargang">2026</meta:user-defined>
    <meta:user-defined meta:name="OVERHEIDop.publicationIssue">388835</meta:user-defined>
    <meta:user-defined meta:name="OVERHEIDop.GmbID/DC.identifier">gmb-2026-388835</meta:user-defined>
    <meta:user-defined meta:name="OVERHEIDop.versieInformatie"/>
  </office:meta>
</office:document-meta>
</file>