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Verkoop Jachin Boaz Kerk op 7 november 2026 aan Singel 10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Verkoop Jachin Boaz Kerk</text:p>
            <text:p text:style-name="common-al">Datum en locatie:  7 november 2026, Singel 10 Urk</text:p>
            <text:p text:style-name="common-al">Datum verzending:  7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88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Verkoop Jachin Boaz Kerk op 7 november 2026 aan Singel 10 te U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33</meta:user-defined>
    <meta:user-defined meta:name="OVERHEIDop.GmbID/DC.identifier">gmb-2026-388833</meta:user-defined>
    <meta:user-defined meta:name="OVERHEIDop.versieInformatie"/>
  </office:meta>
</office:document-meta>
</file>