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hijskraan op 17 september 2026, Oostvlietstraat 4, 2271 RK Voorburg - kenmerk 000024473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een hijskraan op 17 september 2026 van 12:30 tot 18:00 uur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2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883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7351</meta:user-defined>
    <dc:language>nl</dc:language>
    <meta:user-defined meta:name="OVERHEIDop.locatietype/OVERHEIDop.gebiedsmarkering">Punt</meta:user-defined>
    <meta:user-defined meta:name="DC.title">Aanvraag vergunning voor het plaatsen van een hijskraan op 17 september 2026, Oostvlietstraat 4, 2271 RK Voorburg - kenmerk 00002447351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30</meta:user-defined>
    <meta:user-defined meta:name="OVERHEIDop.GmbID/DC.identifier">gmb-2026-388830</meta:user-defined>
    <meta:user-defined meta:name="OVERHEIDop.versieInformatie"/>
  </office:meta>
</office:document-meta>
</file>