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esloten familiefeest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esloten familiefeest</text:p>
            <text:p text:style-name="common-al">Locatie: Aan de Kruisdijk 9 te Aalten</text:p>
            <text:p text:style-name="common-al">Datum/periode: Op 29 augustus 2026 van 15.00 uur tot 20.00 uur </text:p>
            <text:p text:style-name="common-al"/>
            <text:p text:style-name="common-al">Meldingen zijn ter kennisname. De bezwaar- en beroepsprocedure is hierop niet van toepassing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8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Besloten familiefeest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25</meta:user-defined>
    <meta:user-defined meta:name="OVERHEIDop.GmbID/DC.identifier">gmb-2026-388825</meta:user-defined>
    <meta:user-defined meta:name="OVERHEIDop.versieInformatie"/>
  </office:meta>
</office:document-meta>
</file>