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fwijken van het omgevingsplan voor een evenement, Jaarbeursboulevard 264, 3521BC Utrecht, GU-Z2026-00641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126</text:p>
            <text:p text:style-name="common-al">Toelichting: het afwijken van het omgevingsplan voor een evenement</text:p>
            <text:p text:style-name="common-al">Datum ontvangst aanvraag: 1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882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4126</meta:user-defined>
    <meta:user-defined meta:name="DCTERMS.abstract">Toelichting: het afwijken van het omgevingsplan voor een evenement</meta:user-defined>
    <dc:language>nl</dc:language>
    <meta:user-defined meta:name="OVERHEIDop.locatietype/OVERHEIDop.gebiedsmarkering">Vlak</meta:user-defined>
    <meta:user-defined meta:name="DC.title">Aanvraag omgevingsvergunning, het afwijken van het omgevingsplan voor een evenement, Jaarbeursboulevard 264, 3521BC Utrecht, GU-Z2026-0064126</meta:user-defined>
    <meta:user-defined meta:name="OVERHEIDop.datumEindeReactietermijn">2026-10-06</meta:user-defined>
    <meta:user-defined meta:name="OVERHEIDop.terinzageleggingBG">https://jeleefomgeving.nl/inzien/002220647/8a7321c1-8c91-4a70-b2d8-28e93c485679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23</meta:user-defined>
    <meta:user-defined meta:name="OVERHEIDop.GmbID/DC.identifier">gmb-2026-388823</meta:user-defined>
    <meta:user-defined meta:name="OVERHEIDop.versieInformatie"/>
  </office:meta>
</office:document-meta>
</file>