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 Concert Marinierskapel op de locatie Eltensestraat 4, 6922JB Duiv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evenementenvergunning. De aanvraag is voor een concert van Marinierskapel der Koninklijke Marine ter ere van het 60-jarig jubileum van Showband KDO op 10 oktober 2026 op de locatie Sporthal Triominos gevestigd aan de Eltensestraat 4, 6922JB Duiven. De aanvraag is geregistreerd onder zaaknummer Z2026-00001516. De aanvraag betreft:</text:p>
            <text:list text:style-name="id1-3-2-1-1-2">
              <text:list-item text:style-override="id1-3-2-1-1-2-1">
                <text:number>•</text:number>
                <text:p text:style-name="al">Evenementen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88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16</meta:user-defined>
    <meta:user-defined meta:name="DCTERMS.abstract">Kennisgeving ontvangst aanvraag evenementenvergunning - Concert Marinierskapel op de locatie Eltensestraat 4, 6922JB Duiv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 Concert Marinierskapel op de locatie Eltensestraat 4, 6922JB Duiven</meta:user-defined>
    <meta:user-defined meta:name="DCTERMS.W3CDTF/DCTERMS.available">2026-08-17</meta:user-defined>
    <meta:user-defined meta:name="DCTERMS.W3CDTF/OVERHEIDop.jaargang">2026</meta:user-defined>
    <meta:user-defined meta:name="OVERHEIDop.publicationIssue">388817</meta:user-defined>
    <meta:user-defined meta:name="OVERHEIDop.GmbID/DC.identifier">gmb-2026-388817</meta:user-defined>
    <meta:user-defined meta:name="OVERHEIDop.versieInformatie"/>
  </office:meta>
</office:document-meta>
</file>