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vangingsregeling loco-secretaris / plaatsvervangend algemeen directeu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De Fryske Marren,</text:p>
            <text:p text:style-name="al">Overwegende da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-</text:p>
            <text:p text:style-name="al">Het college van burgemeester en wethouders op grond van artikel 106 van de Gemeentewet de vervanging regelt van de secretaris;</text:p>
            <text:p text:style-name="al">-</text:p>
            <text:p text:style-name="al">Dat per 7 april 2026, met terugwerkende kracht tot 1 april 2026, sprake is van een nieuwe directie voor de gemeente De Fryske Marren;</text:p>
            <text:p text:style-name="al">-</text:p>
            <text:p text:style-name="al">Als gevolg hiervan het aan de orde is om de vervanging van de secretaris / algemeen directeur te regelen.</text:p>
          </text:section>
          <text:section text:name="artikel_id1-3-2-2-2" text:style-name="artikel">
            <text:p text:style-name="artikel_kop_titel"><text:span text:style-name="artikel_kop_label"/> <text:span text:style-name="artikel_kop_nr"/> Besluit</text:p>
            <text:p text:style-name="al">
            <text:span text:style-name="nadrukvet">1.</text:span>
          </text:p>
            <text:p text:style-name="al">De volgende personen aan te wijzen als loco-secretaris (conform artikel 106 Gemeentewet) en als plaatsvervangend algemeen directeur, in de volgende volgorde:</text:p>
            <text:p text:style-name="al">1e loco-secretaris, 1e plaatsvervangend algemeen directeur, de heer P. Zondervan;</text:p>
            <text:p text:style-name="al">2e loco-secretaris, 2e plaatsvervangend algemeen directeur, de heer W.A. Popkema;</text:p>
            <text:p text:style-name="al">3e loco-secretaris, 3e plaatsvervangend algemeen directeur, de heer E. Beers.</text:p>
            <text:p text:style-name="al">
            <text:span text:style-name="nadrukvet">2.</text:span>
          </text:p>
            <text:p text:style-name="al">Eerdere besluiten tot vervanging van de secretaris / algemeen directeur in te trekken.</text:p>
            <text:p text:style-name="al">
            <text:span text:style-name="nadrukvet">3.</text:span>
          </text:p>
            <text:p text:style-name="al">Dit besluit treedt met terugwerkende kracht in werking op 1 april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op 7 april 2026.</text:span></text:p>
            <text:p><text:span text:style-name="functie"/></text:p>
            <text:p><text:span text:style-name="functie">Burgemeester en wethouders van De Fryske Marren,</text:span></text:p>
            <text:p><text:span text:style-name="functie"/></text:p>
            <text:p><text:span text:style-name="functie">de gemeentesecretaris,     de burgemeester,</text:span></text:p>
            <text:p><text:span text:style-name="functie">mw. D.J. Cazemier      dhr. L.P. Stoel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88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De Fryske Marr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DC.source">N.v.t.</meta:user-defined>
    <meta:user-defined meta:name="OVERHEIDop.referentienummer">Z.889103</meta:user-defined>
    <meta:user-defined meta:name="DCTERMS.alternative">Vervangingsregeling loco-secretaris / plaatsvervangend algemeen directeur</meta:user-defined>
    <dc:language>nl</dc:language>
    <meta:user-defined meta:name="OVERHEIDop.locatietype/OVERHEIDop.gebiedsmarkering">Gemeente</meta:user-defined>
    <meta:user-defined meta:name="DC.title">Vervangingsregeling loco-secretaris / plaatsvervangend algemeen directe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14</meta:user-defined>
    <meta:user-defined meta:name="OVERHEIDop.betreftRegeling">CVDR723872_1</meta:user-defined>
    <meta:user-defined meta:name="OVERHEIDop.GmbID/DC.identifier">gmb-2026-388814</meta:user-defined>
    <meta:user-defined meta:name="OVERHEIDop.versieInformatie"/>
  </office:meta>
</office:document-meta>
</file>