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iciliëweg 20, Amsterdam - Plaatsen tijdelijke geluidswand - Granuband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plaatsen van een tijdelijke geluidswand, bestaande uit containers, ter plaatse van de 2de shredderlijn</text:p>
            <text:p text:style-name="common-al">Aanvrager: Granuband B.V.</text:p>
            <text:p text:style-name="common-al">Zaaknummer: OD2026-0049330</text:p>
            <text:p text:style-name="common-al">DSO nummer: 2026073000736</text:p>
            <text:p text:style-name="common-al">Ontvangstdatum aanvraag: 30-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881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1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1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9330</meta:user-defined>
    <meta:user-defined meta:name="DCTERMS.abstract">het plaatsen van een tijdelijke geluidswand, bestaande uit containers, ter plaatse van de 2de shredderlijn</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Siciliëweg 20, Amsterdam - Plaatsen tijdelijke geluidswand - Granuband B.V.</meta:user-defined>
    <meta:user-defined meta:name="DCTERMS.W3CDTF/DCTERMS.available">2026-08-17</meta:user-defined>
    <meta:user-defined meta:name="DCTERMS.W3CDTF/OVERHEIDop.jaargang">2026</meta:user-defined>
    <meta:user-defined meta:name="OVERHEIDop.publicationIssue">388813</meta:user-defined>
    <meta:user-defined meta:name="OVERHEIDop.GmbID/DC.identifier">gmb-2026-388813</meta:user-defined>
    <meta:user-defined meta:name="OVERHEIDop.versieInformatie"/>
  </office:meta>
</office:document-meta>
</file>