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ulling publicatie voor het kappen van 115 afgekeurde bomen, 17 juni 2026 in gemeenteblad 2026, 28713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 het kappen van 115 afgekeurde bomen op verschillende locaties in Hoogezand, Sappemeer en Kropswolde.</text:p>
            <text:p text:style-name="common-al"/>
            <text:p text:style-name="common-al">Het gaat om de volgende activiteit(en):</text:p>
            <text:list text:style-name="id1-3-2-1-1-4">
              <text:list-item text:style-override="id1-3-2-1-1-4-1">
                <text:number>•</text:number>
                <text:p text:style-name="al">Vellen van een houtopstand</text:p>
              </text:list-item>
            </text:list>
            <text:p text:style-name="common-al"/>
            <text:p text:style-name="common-al">De aanvraag is geregistreerd onder kenmerk Z2026-001073.</text:p>
            <text:p text:style-name="common-al"/>
            <text:p text:style-name="common-al">Voorgaand bericht hebben wij in gemeenteblad 2026 met nummer 287132 gepubliceerd. Bij deze publicatie hebben wij geen lijst of kaart toegevoegd. Ter verduidelijking van de locatieaanduiding wordt bij deze kennisgeving de exacte locatie en status van de bomen in deze omgevingsvergunning aangeduid. Deze zijn te zien via de volgende link:</text:p>
            <text:p text:style-name="common-al">Kaart 1: <text:a xlink:href="https://www.google.com/maps/d/viewer?mid=1S4AqXUaJ6CMww4o3RGMRW8sxQR-fEco&amp;ll=53.151455789719776%2C6.757554140538997&amp;z=15" xlink:type="simple">https://www.google.com/maps/d/viewer?mid=1S4AqXUaJ6CMww4o3RGMRW8sxQR-fEco&amp;ll=53.151455789719776%2C6.757554140538997&amp;z=15</text:a></text:p>
            <text:p text:style-name="common-al">Kaart 2: <text:a xlink:href="https://www.google.com/maps/d/viewer?mid=1BnRZXpHdF6k_xT4MVMpqOmPHmoXrtck&amp;ll=53.17063229603767%2C6.935788744438032&amp;z=12" xlink:type="simple">https://www.google.com/maps/d/viewer?mid=1BnRZXpHdF6k_xT4MVMpqOmPHmoXrtck&amp;ll=53.17063229603767%2C6.935788744438032&amp;z=12</text:a></text:p>
            <text:p text:style-name="common-al">
            <text:span text:style-name="nadrukvet"/>
          </text:p>
            <text:p text:style-name="common-al">
            <text:span text:style-name="nadrukvet">Waarom publiceert de gemeente dit bericht? </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laten weten dat u het niet eens bent met het besluit. Dit heet bezwaar maken. U kunt dit doen door een gemotiveerd bezwaarschrift te richten aan het college van burgemeester en wethouders van de gemeente Midden-Groningen. Is de oorspronkelijke bezwaartermijn al verstreken? Dan beoordeelt de gemeente aan de hand van de omstandigheden van het individuele geval of het bezwaar toch in behandeling kan worden genomen. Deze aanvullende publicatie betekent niet automatisch dat een nieuwe bezwaartermijn begint.  </text:p>
            <text:p text:style-name="common-al"/>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text:a>, Voor meer informatie kunt u de rechtbank bellen via het telefoonnummer 088 361 44 44. U betaalt geld voor het indienen van een verzoek om een voorlopige voorziening aan de rechtbank.</text:p>
            <text:p text:style-name="common-al">
            <text:span text:style-name="nadrukvet"/>
          </text:p>
            <text:p text:style-name="common-al">
            <text:span text:style-name="nadrukvet">Informatie</text:span>
          </text:p>
            <text:p text:style-name="common-al">Voor nadere informatie kan contact opgenomen worden met de gemeente Midden-Groningen, Gorecht-Oost 157, 9603 AE Hoogezand, Telefoonnummer (0598) 37 37 37.</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88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1073</meta:user-defined>
    <meta:user-defined meta:name="DCTERMS.abstract">Betreft:  Besluit op locatie verschillende locaties Hoogezand-Sappemeer</meta:user-defined>
    <dc:language>nl</dc:language>
    <meta:user-defined meta:name="OVERHEIDop.locatietype/OVERHEIDop.gebiedsmarkering">Vlak</meta:user-defined>
    <meta:user-defined meta:name="DC.title">Aanvulling publicatie voor het kappen van 115 afgekeurde bomen, 17 juni 2026 in gemeenteblad 2026, 287132</meta:user-defined>
    <meta:user-defined meta:name="DCTERMS.W3CDTF/DCTERMS.available">2026-08-17</meta:user-defined>
    <meta:user-defined meta:name="DCTERMS.W3CDTF/OVERHEIDop.jaargang">2026</meta:user-defined>
    <meta:user-defined meta:name="OVERHEIDop.publicationIssue">388809</meta:user-defined>
    <meta:user-defined meta:name="OVERHEIDop.GmbID/DC.identifier">gmb-2026-388809</meta:user-defined>
    <meta:user-defined meta:name="OVERHEIDop.versieInformatie"/>
  </office:meta>
</office:document-meta>
</file>