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Hege Bouwen 18, 8566 JC Nijemirdum: Verlenging beslistermijn aangevraagde omgevingsvergunning wijzigen van de functie naar wonen en het nieuw bouwen van een gesloopte schuur. (Z.9030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De Hege Bouwen 18, 8566 JC Nijemirdum </text:span>
          </text:p>
            <text:p text:style-name="common-al">Op 10-08-2026 heeft de gemeente de beslistermijn voor een aangevraagde omgevingsvergunning voor de De Hege Bouwen 18, 8566 JC Nijemirdum verlengd met maximaal zes weken. De uiterste datum waarop de gemeente een besluit moet nemen is nu 24-09-2026. De aanvraag betreft het wijzigen van de functie naar wonen en het nieuw bouwen van een gesloopte schuur.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80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3004</meta:user-defined>
    <dc:language>nl</dc:language>
    <meta:user-defined meta:name="OVERHEIDop.locatietype/OVERHEIDop.gebiedsmarkering">Punt</meta:user-defined>
    <meta:user-defined meta:name="DC.title">De Hege Bouwen 18, 8566 JC Nijemirdum: Verlenging beslistermijn aangevraagde omgevingsvergunning wijzigen van de functie naar wonen en het nieuw bouwen van een gesloopte schuur. (Z.903004)</meta:user-defined>
    <meta:user-defined meta:name="DCTERMS.W3CDTF/DCTERMS.available">2026-08-17</meta:user-defined>
    <meta:user-defined meta:name="DCTERMS.W3CDTF/OVERHEIDop.jaargang">2026</meta:user-defined>
    <meta:user-defined meta:name="OVERHEIDop.publicationIssue">388808</meta:user-defined>
    <meta:user-defined meta:name="OVERHEIDop.GmbID/DC.identifier">gmb-2026-388808</meta:user-defined>
    <meta:user-defined meta:name="OVERHEIDop.versieInformatie"/>
  </office:meta>
</office:document-meta>
</file>